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cdoc:vf_gloss_creation"/>Instructions for completing column B</text:p>
      <text:p text:style-name="Text_20_body">This glossary will be used, among other things, for term consistency checks.</text:p>
      <text:p text:style-name="Text_20_body">In column B, please enter the equivalent term in column B in its dictionary form (e.g. in singular, in lower case, etc.) except for lexicalized inflected or capitalized forms.</text:p>
      <text:p text:style-name="Text_20_body">We also need to reflect potential inflections and variability in the glossary, such as number, gender, conjugation, articles, etc. For that, we need to use <text:span text:style-name="Strong_20_Emphasis">wildcard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doc:vf_gloss_creation</dc:title>
  </office:meta>
</office:document-meta>
</file>