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d4458e152511cc69eb1943bb3269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ed1c24" fo:font-style="normal" fo:font-size="10.5pt" fo:font-family="Garamond" fo:border="0pt none"/>
    </style:style>
    <style:style style:name="PluginODTAutoStyle_Text_2" style:family="text">
      <style:text-properties fo:color="#ed1c24"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doc:cat_omt_transfer"/><text:bookmark-start text:name="__RefHeading___omegat_installation_guide_for_translators_reconcilers_1"/><text:bookmark-start text:name="omegat_installation_guide_for_translators_reconcilers"/>OmegaT Installation guide for translators/reconcilers<text:bookmark-end text:name="__RefHeading___omegat_installation_guide_for_translators_reconcilers_1"/><text:bookmark-end text:name="omegat_installation_guide_for_translators_reconcilers"/></text:h>
      <text:p text:style-name="Text_20_body"><text:span text:style-name="underline">Please read this guide till the end before proceeding with the installation.</text:span></text:p>
      <text:p text:style-name="Text_20_body"><text:span text:style-name="Strong_20_Emphasis">OmegaT</text:span> is the open source computer-assisted translation tool (CAT tool) which will be used to translate, reconcile, adapt, review and verify materials. The software has been customized to enable you to perform your task. Do not use any other version of OmegaT - it will not be able to read the files you will receive. </text:p>
      <text:p text:style-name="Text_20_body">Note that there are <text:span text:style-name="Strong_20_Emphasis">two steps</text:span> in the installation process:</text:p>
      <text:list text:style-name="Numbering_20_1" text:continue-numbering="false">
        <text:list-item>
          <text:p text:style-name="Numbering_20_1_Content_First"> Install OmegaT (software itself) </text:p>
        </text:list-item>
        <text:list-item>
          <text:p text:style-name="Numbering_20_1_Content_Last"> Install the customization features (that make this version compatible with the PISA materials).</text:p>
        </text:list-item>
      </text:list>
      <text:p text:style-name="Text_20_body">Choose your path: </text:p>
      <text:list text:style-name="Numbering_20_1" text:continue-numbering="false">
        <text:list-item>
          <text:p text:style-name="Numbering_20_1_Content_First"> If OmegaT is not installed in your computer, start at <text:a xlink:type="simple" xlink:href="https://wiki.capstan.be/doku.php?id=ug:tec-cb-ome-ins#step_1_-_install_omegat" text:style-name="Internet_20_link" text:visited-style-name="Visited_20_Internet_20_Link">step 1</text:a>.</text:p>
        </text:list-item>
        <text:list-item>
          <text:p text:style-name="Numbering_20_1_Content"> if you have OmegaT already installed but it's a version different from <text:span text:style-name="Strong_20_Emphasis">4.2.0</text:span>, please uninstall it and then proceed to <text:a xlink:type="simple" xlink:href="https://wiki.capstan.be/doku.php?id=ug:tec-cb-ome-ins#step_1_-_install_omegat" text:style-name="Internet_20_link" text:visited-style-name="Visited_20_Internet_20_Link">step 1</text:a>.</text:p>
        </text:list-item>
        <text:list-item>
          <text:p text:style-name="Numbering_20_1_Content_Last"> If you have OmegaT already installed, and it's version <text:span text:style-name="Strong_20_Emphasis">4.2.0</text:span>, go directly to <text:a xlink:type="simple" xlink:href="https://wiki.capstan.be/doku.php?id=ug:tec-cb-ome-ins#step_1_-_install_omegat" text:style-name="Internet_20_link" text:visited-style-name="Visited_20_Internet_20_Link">step 2</text:a>.</text:p>
        </text:list-item>
      </text:list>
      <text:p text:style-name="Text_20_body">You can check your OmegaT version in the title bar: </text:p>
      <text:p text:style-name="Text_20_body"><draw:frame draw:style-name="media" draw:name="0" text:anchor-type="as-char" draw:z-index="0" svg:width="7.9375cm" svg:height="7.9375cm"><draw:image xlink:href="/var/www/capstan.be/wiki/data/media/ug/omegat_version.png" xlink:type="simple" xlink:show="embed" xlink:actuate="onLoad"/></draw:frame></text:p>
      <text:h text:style-name="Heading_20_2" text:outline-level="2"><text:bookmark-start text:name="__RefHeading___step_1_-_install_omegat_2"/><text:bookmark-start text:name="step_1_-_install_omegat"/>Step 1 - Install OmegaT<text:bookmark-end text:name="__RefHeading___step_1_-_install_omegat_2"/><text:bookmark-end text:name="step_1_-_install_omegat"/></text:h>
      <text:p text:style-name="Text_20_body">Please <text:span text:style-name="Strong_20_Emphasis">download the installer</text:span> that corresponds to the processor your computer has (32-bit or 64-bit). The links below point to version <text:span text:style-name="Strong_20_Emphasis">4.2.0</text:span> of OmegaT. <text:span text:style-name="PluginODTAutoStyle_Text_1"><text:span text:style-name="Strong_20_Emphasis">Do not</text:span> install any other version.</text:span></text:p>
      <text:list text:style-name="List_20_1" text:continue-numbering="false">
        <text:list-item/>
        <text:list-item/>
      </text:list>
      <text:p text:style-name="Text_20_body">Please do not download OmegaT from another link and please do not update OmegaT to a newer version unless you are instructed to do so.</text:p>
      <text:p text:style-name="Text_20_body">Tip: <text:line-break/>
Tip: </text:p>
      <text:p text:style-name="Text_20_body"><text:span text:style-name="Strong_20_Emphasis">Note:</text:span> If this is not a fresh installation and you did install the standard version of OmegaT before, it is recommended that you uninstall the previous version of OmegaT that you have installed, before installing the new version. </text:p>
      <text:p text:style-name="Text_20_body"><text:span text:style-name="Strong_20_Emphasis">During the installation:</text:span></text:p>
      <text:list text:style-name="List_20_1" text:continue-numbering="false">
        <text:list-item>
          <text:p text:style-name="List_20_1_Content_First"> Choose English as the language of the installation and of the interface once installed</text:p>
        </text:list-item>
        <text:list-item>
          <text:p text:style-name="List_20_1_Content"> In the License Agreement screen, please select “I accept the agreement” and click “Next”</text:p>
        </text:list-item>
        <text:list-item>
          <text:p text:style-name="List_20_1_Content"> Do not change the default installation paths that the installer suggests</text:p>
        </text:list-item>
        <text:list-item>
          <text:p text:style-name="List_20_1_Content"> You can choose to create a desktop shortcut</text:p>
        </text:list-item>
        <text:list-item>
          <text:p text:style-name="List_20_1_Content_Last"> In all other dialogs, just press “Next” to use the default options until you reach “Ready to Install” screen. Then click on “Install”. </text:p>
        </text:list-item>
      </text:list>
      <text:p text:style-name="Text_20_body"><text:span text:style-name="PluginODTAutoStyle_Text_2">If you're not allowed to install OmegaT in the default path <text:span text:style-name="Source_20_Text">C:\Program Files\OmegaT</text:span>, you can try installing in another folder where you do have writing permissions:<text:line-break/>e.g. <text:span text:style-name="Source_20_Text">C:\Apps\OmegaT</text:span>, <text:span text:style-name="Source_20_Text">C:\Users\you\Desktop\OmegaT</text:span>, etc.</text:span></text:p>
      <text:h text:style-name="Heading_20_2" text:outline-level="2"><text:bookmark-start text:name="__RefHeading___step_2_-_customize_the_omegat_installation_3"/><text:bookmark-start text:name="step_2_-_customize_the_omegat_installation"/>Step 2 - Customize the OmegaT installation<text:bookmark-end text:name="__RefHeading___step_2_-_customize_the_omegat_installation_3"/><text:bookmark-end text:name="step_2_-_customize_the_omegat_installation"/></text:h>
      <text:p text:style-name="Text_20_body">After installing OmegaT, you will need to customize it. We provide a customization script that will add some configuration files to your OmegaT installation that you need to work with OmegaT project packages that you will download from the portal.</text:p>
      <text:p text:style-name="Text_20_body"><text:span text:style-name="underline">Please do not update OmegaT to a newer version even if OmegaT prompts you to.</text:span></text:p>
      <text:list text:style-name="Numbering_20_1" text:continue-numbering="false">
        <text:list-item>
          <text:p text:style-name="Numbering_20_1_Content_First"> Download the <text:span text:style-name="Source_20_Text">updateConfigBundle.groovy</text:span> script from . To do that, right click on the link and select “Save Link As” (or “Save Target As”, depending on your browser) (<text:a xlink:type="simple" xlink:href="https://wiki.capstan.be/doku.php?id=ug:howto_download_script" text:style-name="Internet_20_link" text:visited-style-name="Visited_20_Internet_20_Link">howto</text:a>).<text:line-break/> <draw:a xlink:type="simple" xlink:href="http://g.recordit.co/6F7AinCfRs.gif"><draw:frame draw:style-name="media" draw:name="Download script Legend" text:anchor-type="as-char" draw:z-index="0" svg:width="15.875cm"><draw:text-box><text:p text:style-name="legendcenter"><draw:frame draw:style-name="media" draw:name="Download script" text:anchor-type="as-char" draw:z-index="1" svg:width="15.875cm" svg:height="15.875cm"><draw:image xlink:href="http://g.recordit.co/6F7AinCfRs.gif" xlink:type="simple" xlink:show="embed" xlink:actuate="onLoad"/></draw:frame>Download script</text:p></draw:text-box></draw:frame></draw:a> <text:line-break/></text:p>
        </text:list-item>
        <text:list-item>
          <text:p text:style-name="Numbering_20_1_Content"> In OmegaT, go to <text:span text:style-name="Strong_20_Emphasis">Tools</text:span> &gt; <text:span text:style-name="Strong_20_Emphasis">Scripting</text:span> &gt; <text:span text:style-name="Strong_20_Emphasis">File</text:span> &gt; <text:span text:style-name="Strong_20_Emphasis">Open script</text:span>, and select the <text:span text:style-name="Source_20_Text">updateConfigBundle.groovy</text:span> script from wherever you have saved it.<text:line-break/>  <draw:a xlink:type="simple" xlink:href="http://g.recordit.co/8P6Hj7fWP7.gif"><draw:frame draw:style-name="media" draw:name="Open script Legend" text:anchor-type="as-char" draw:z-index="0" svg:width="15.875cm"><draw:text-box><text:p text:style-name="legendcenter"><draw:frame draw:style-name="media" draw:name="Open script" text:anchor-type="as-char" draw:z-index="2" svg:width="15.875cm" svg:height="15.875cm"><draw:image xlink:href="http://g.recordit.co/8P6Hj7fWP7.gif" xlink:type="simple" xlink:show="embed" xlink:actuate="onLoad"/></draw:frame>Open script</text:p></draw:text-box></draw:frame></draw:a><text:line-break/></text:p>
        </text:list-item>
        <text:list-item>
          <text:p text:style-name="Numbering_20_1_Content"> Press the <text:span text:style-name="Strong_20_Emphasis">Run</text:span> button at the bottom left of the <text:span text:style-name="Strong_20_Emphasis">Scripting</text:span> dialog. Please read the final dialog. <text:line-break/>  <draw:a xlink:type="simple" xlink:href="http://g.recordit.co/vQWI1cscpr.gif"><draw:frame draw:style-name="media" draw:name="Run script Legend" text:anchor-type="as-char" draw:z-index="0" svg:width="15.875cm"><draw:text-box><text:p text:style-name="legendcenter"><draw:frame draw:style-name="media" draw:name="Run script" text:anchor-type="as-char" draw:z-index="3" svg:width="15.875cm" svg:height="15.875cm"><draw:image xlink:href="http://g.recordit.co/vQWI1cscpr.gif" xlink:type="simple" xlink:show="embed" xlink:actuate="onLoad"/></draw:frame>Run script</text:p></draw:text-box></draw:frame></draw:a></text:p>
        </text:list-item>
        <text:list-item>
          <text:p text:style-name="Numbering_20_1_Content"> It could be that the script doesn't have permissions to touch certain files in your <text:span text:style-name="Strong_20_Emphasis">C:\Program Files\OmegaT\plugins</text:span> folder. If necessary, delete the jar files manually.<text:line-break/>  <draw:a xlink:type="simple" xlink:href="http://g.recordit.co/n4fl4BP2wl.gif"><draw:frame draw:style-name="media" draw:name="Delete old plugins Legend" text:anchor-type="as-char" draw:z-index="0" svg:width="15.875cm"><draw:text-box><text:p text:style-name="legendcenter"><draw:frame draw:style-name="media" draw:name="Delete old plugins" text:anchor-type="as-char" draw:z-index="4" svg:width="15.875cm" svg:height="15.875cm"><draw:image xlink:href="http://g.recordit.co/n4fl4BP2wl.gif" xlink:type="simple" xlink:show="embed" xlink:actuate="onLoad"/></draw:frame>Delete old plugins</text:p></draw:text-box></draw:frame></draw:a> </text:p>
        </text:list-item>
        <text:list-item>
          <text:p text:style-name="Numbering_20_1_Content_Last"> You could now delete the <text:span text:style-name="Source_20_Text">updateConfigBundle.groovy</text:span> that you downloaded in step 1, you won't need it anymore.</text:p>
        </text:list-item>
      </text:list>
      <text:p text:style-name="Text_20_body">This script will install all the necessary config files, scripts and plugins in OmegaT's <text:span text:style-name="Strong_20_Emphasis">User Configuration Folder</text:span>.</text:p>
      <text:h text:style-name="Heading_20_3" text:outline-level="3"><text:bookmark-start text:name="__RefHeading___everything_ok_4"/><text:bookmark-start text:name="everything_ok"/>Everything ok?<text:bookmark-end text:name="__RefHeading___everything_ok_4"/><text:bookmark-end text:name="everything_ok"/></text:h>
      <text:p text:style-name="Text_20_body">To check whether your installation and customization went fine, you can go to <text:span text:style-name="Strong_20_Emphasis">Tools</text:span> and check whether you can see the script shortcuts under the <text:span text:style-name="Strong_20_Emphasis">Scripting</text:span> header.<text:line-break/></text:p>
      <text:p text:style-name="Text_20_body"><draw:frame draw:style-name="media" draw:name="5" text:anchor-type="as-char" draw:z-index="5" svg:width="10.583333333333cm" svg:height="12.419477911647cm"><draw:image xlink:href="Pictures/e3d4458e152511cc69eb1943bb32698f.jpg" xlink:type="simple" xlink:show="embed" xlink:actuate="onLoad"/></draw:frame></text:p>
      <text:p text:style-name="Text_20_body">If you couldn't complete the installation+customization successfully, please get in touch with us on cApStAn's OmegaT helpdesk.</text:p>
      <text:h text:style-name="Heading_20_2" text:outline-level="2"><text:bookmark-start text:name="__RefHeading___auxiliary_tools_5"/><text:bookmark-start text:name="auxiliary_tools"/>Auxiliary tools<text:bookmark-end text:name="__RefHeading___auxiliary_tools_5"/><text:bookmark-end text:name="auxiliary_tools"/></text:h>
      <text:p text:style-name="Text_20_body">If you need to insert non-breaking spaces in your translation, you will find the <text:a xlink:type="simple" xlink:href="https://wiki.capstan.be/doku.php?id=ug:aux_apps" text:style-name="Internet_20_link" text:visited-style-name="Visited_20_Internet_20_Link">AutoHotKey script</text:a> very usefu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ed1c24" fo:font-style="normal" fo:font-size="10.5pt" fo:font-family="Garamond" fo:border="0pt none"/>
    </style:style>
    <style:style style:name="PluginODTAutoStyle_Text_2" style:family="text">
      <style:text-properties fo:color="#ed1c24"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tecdoc:cat_omt_transfer</dc:title>
  </office:meta>
</office:document-meta>
</file>