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3afcb2ecc3f21764168921e02ebbd9e.png"/>
  <manifest:file-entry manifest:media-type="image/png" manifest:full-path="Pictures/828361e5049c296760666bad5caf51c0.png"/>
  <manifest:file-entry manifest:media-type="image/png" manifest:full-path="Pictures/e7569d75a15728a422041254aa1668dc.png"/>
  <manifest:file-entry manifest:media-type="image/gif" manifest:full-path="Pictures/86d7248c48190fce47721c6192993879.gif"/>
  <manifest:file-entry manifest:media-type="image/png" manifest:full-path="Pictures/0a202bb3b9376d87fc428808226e74e2.png"/>
  <manifest:file-entry manifest:media-type="image/jpeg" manifest:full-path="Pictures/ef9d31cd43f2f90455bf7a7b48578177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Emphasis"><text:span text:style-name="Strong_20_Emphasis"><text:a xlink:type="simple" xlink:href="https://wiki.capstan.be/doku.php?id=start" text:style-name="Internet_20_link" text:visited-style-name="Visited_20_Internet_20_Link">Go to cApStAn HOME</text:a></text:span></text:span></text:p>
      <text:h text:style-name="Heading_20_2" text:outline-level="2"><text:bookmark text:name="generalreference:excel"/><text:bookmark-start text:name="__RefHeading___excel_quick_reference_1"/><text:bookmark-start text:name="excel_quick_reference"/>EXCEL QUICK REFERENCE<text:bookmark-end text:name="__RefHeading___excel_quick_reference_1"/><text:bookmark-end text:name="excel_quick_reference"/></text:h>
      <text:p text:style-name="Text_20_body">Good tutorial sites: </text:p>
      <text:p text:style-name="Text_20_body"><text:a xlink:type="simple" xlink:href="http://www.excel-easy.com" text:style-name="Internet_20_link" text:visited-style-name="Visited_20_Internet_20_Link">http://www.excel-easy.com</text:a></text:p>
      <text:p text:style-name="Text_20_body"><text:a xlink:type="simple" xlink:href="https://exceljet.net/" text:style-name="Internet_20_link" text:visited-style-name="Visited_20_Internet_20_Link">https://exceljet.net/</text:a></text:p>
      <text:p text:style-name="Text_20_body">VBA (Visual Basic Application): <text:a xlink:type="simple" xlink:href="https://www.youtube.com/watch?v=ABXPb0qnKUY" text:style-name="Internet_20_link" text:visited-style-name="Visited_20_Internet_20_Link">https://www.youtube.com/watch?v=ABXPb0qnKUY</text:a></text:p>
      <text:h text:style-name="Heading_20_3" text:outline-level="3"><text:bookmark-start text:name="__RefHeading___frequently_used_formula_2"/><text:bookmark-start text:name="frequently_used_formula"/>Frequently Used FORMULA<text:bookmark-end text:name="__RefHeading___frequently_used_formula_2"/><text:bookmark-end text:name="frequently_used_formula"/></text:h>
      <text:list text:style-name="List_20_1" text:continue-numbering="false">
        <text:list-item>
          <text:p text:style-name="List_20_1_Content_First"> IF</text:p>
        </text:list-item>
        <text:list-item>
          <text:p text:style-name="List_20_1_Content"> COUNTIF</text:p>
        </text:list-item>
        <text:list-item>
          <text:p text:style-name="List_20_1_Content"> =COUNTIF(rng,“&gt;200”): Count cells greater than 200</text:p>
        </text:list-item>
        <text:list-item>
          <text:p text:style-name="List_20_1_Content"> =WORKDAY (start_date, days, [holidays])</text:p>
        </text:list-item>
        <text:list-item>
          <text:p text:style-name="List_20_1_Content_Last"> =end_date-TODAY(): Calculate days remaining</text:p>
        </text:list-item>
      </text:list>
      <text:h text:style-name="Heading_20_3" text:outline-level="3"><text:bookmark-start text:name="__RefHeading___count_unique_texts_in_a_range_with_countif_3"/><text:bookmark-start text:name="count_unique_texts_in_a_range_with_countif"/>Count unique texts in a range with COUNTIF<text:bookmark-end text:name="__RefHeading___count_unique_texts_in_a_range_with_countif_3"/><text:bookmark-end text:name="count_unique_texts_in_a_range_with_countif"/></text:h>
      <text:p text:style-name="Text_20_body">Formula: <text:span text:style-name="Strong_20_Emphasis">SUMPRODUCT(1/COUNTIF(data range,data range))</text:span></text:p>
      <text:p text:style-name="Text_20_body"><draw:frame draw:style-name="mediacenter" draw:name="0" text:anchor-type="paragraph" draw:z-index="0" svg:width="17.885833333333cm" style:rel-width="100%" svg:height="21.484166666667cm" style:rel-height="scale"><draw:image xlink:href="Pictures/33afcb2ecc3f21764168921e02ebbd9e.png" xlink:type="simple" xlink:show="embed" xlink:actuate="onLoad"/></draw:frame></text:p>
      <text:h text:style-name="Heading_20_2" text:outline-level="2"><text:bookmark-start text:name="__RefHeading___stop_rows_being_inserted_or_deleted_in_excel_4"/><text:bookmark-start text:name="stop_rows_being_inserted_or_deleted_in_excel"/>Stop rows being inserted or deleted in Excel<text:bookmark-end text:name="__RefHeading___stop_rows_being_inserted_or_deleted_in_excel_4"/><text:bookmark-end text:name="stop_rows_being_inserted_or_deleted_in_excel"/></text:h>
      <text:p text:style-name="Text_20_body"><draw:frame draw:style-name="media" draw:name="1" text:anchor-type="as-char" draw:z-index="1" svg:width="16.218958333333cm" svg:height="5.1329166666667cm"><draw:image xlink:href="Pictures/828361e5049c296760666bad5caf51c0.png" xlink:type="simple" xlink:show="embed" xlink:actuate="onLoad"/></draw:frame></text:p>
      <text:p text:style-name="Text_20_body"><draw:frame draw:style-name="media" draw:name="2" text:anchor-type="as-char" draw:z-index="2" svg:width="8.4402083333333cm" svg:height="9.5779166666667cm"><draw:image xlink:href="Pictures/e7569d75a15728a422041254aa1668dc.png" xlink:type="simple" xlink:show="embed" xlink:actuate="onLoad"/></draw:frame></text:p>
      <text:p text:style-name="Horizontal_20_Line"/>
      <text:h text:style-name="Heading_20_3" text:outline-level="3"><text:bookmark-start text:name="__RefHeading___freezing_unfreezing_panes_5"/><text:bookmark-start text:name="freezing_unfreezing_panes"/>Freezing/Unfreezing Panes<text:bookmark-end text:name="__RefHeading___freezing_unfreezing_panes_5"/><text:bookmark-end text:name="freezing_unfreezing_panes"/></text:h>
      <text:p text:style-name="Text_20_body">On the View tab, in the Window group, click the arrow below Freeze Panes.
<draw:frame draw:style-name="media" draw:name="3" text:anchor-type="as-char" draw:z-index="3" svg:width="8.8370833333333cm" svg:height="2.2489583333333cm"><draw:image xlink:href="Pictures/86d7248c48190fce47721c6192993879.gif" xlink:type="simple" xlink:show="embed" xlink:actuate="onLoad"/></draw:frame></text:p>
      <text:p text:style-name="Text_20_body"><text:span text:style-name="Emphasis">VIDEO clip to be inserted</text:span></text:p>
      <text:p text:style-name="Horizontal_20_Line"/>
      <text:h text:style-name="Heading_20_3" text:outline-level="3"><text:bookmark-start text:name="__RefHeading___data_list_drop_down_menu_6"/><text:bookmark-start text:name="data_list_drop_down_menu"/>Data &gt; List (drop down menu)<text:bookmark-end text:name="__RefHeading___data_list_drop_down_menu_6"/><text:bookmark-end text:name="data_list_drop_down_menu"/></text:h>
      <text:p text:style-name="Text_20_body"><text:span text:style-name="Strong_20_Emphasis">Data &gt; Data Validation</text:span></text:p>
      <text:p text:style-name="Text_20_body"><draw:frame draw:style-name="media" draw:name="4" text:anchor-type="as-char" draw:z-index="4" svg:width="8.651875cm" svg:height="4.841875cm"><draw:image xlink:href="Pictures/0a202bb3b9376d87fc428808226e74e2.png" xlink:type="simple" xlink:show="embed" xlink:actuate="onLoad"/></draw:frame></text:p>
      <text:p text:style-name="Horizontal_20_Line"/>
      <text:h text:style-name="Heading_20_3" text:outline-level="3"><text:bookmark-start text:name="__RefHeading___data_group_ungroup_7"/><text:bookmark-start text:name="data_group_ungroup"/>Data &gt; Group/Ungroup<text:bookmark-end text:name="__RefHeading___data_group_ungroup_7"/><text:bookmark-end text:name="data_group_ungroup"/></text:h>
      <text:p text:style-name="Text_20_body"><text:span text:style-name="Emphasis">VIDEO clip on to be inserted</text:span></text:p>
      <text:p text:style-name="Horizontal_20_Line"/>
      <text:h text:style-name="Heading_20_3" text:outline-level="3"><text:bookmark-start text:name="__RefHeading___locking_cellshome_font_8"/><text:bookmark-start text:name="locking_cellshome_font"/>Locking cells: Home &gt; Font<text:bookmark-end text:name="__RefHeading___locking_cellshome_font_8"/><text:bookmark-end text:name="locking_cellshome_font"/></text:h>
      <text:p text:style-name="Text_20_body">Step 1</text:p>
      <text:p text:style-name="Text_20_body">In the beginning the idea is not to ‘lock’ cells but first to ‘unlock’ ALL cells (cells are ‘locked’ by default).</text:p>
      <text:p text:style-name="Text_20_body">Select all, right-click the selection, select ‘Format Cells, then the ‘Protection’ tab, un-tick the ‘Locked’ box, click OK.</text:p>
      <text:p text:style-name="Text_20_body">Step 2</text:p>
      <text:p text:style-name="Text_20_body">The next stage is to lock columns A, B, C (for example) only.</text:p>
      <text:p text:style-name="Text_20_body">Select columns A, B, C, right-click the selection, select ‘Format Cells’, then the ‘Protection’ tab</text:p>
      <text:p text:style-name="Text_20_body">Tick the ‘Locked’ box and then click OK</text:p>
      <text:p text:style-name="Text_20_body">Step 3</text:p>
      <text:p text:style-name="Text_20_body">Then, in the ‘Review’ menu tab, select ‘Protect Sheet’, un-tick ‘Select locked cells’ </text:p>
      <text:p text:style-name="Text_20_body">Tick “Format cells” and “Insert rows”. </text:p>
      <text:p text:style-name="Text_20_body">Then enter a password and re-enter the password.</text:p>
      <text:p text:style-name="Horizontal_20_Line"/>
      <text:h text:style-name="Heading_20_3" text:outline-level="3"><text:bookmark-start text:name="__RefHeading___protect_sheetreview_protect_sheet_9"/><text:bookmark-start text:name="protect_sheetreview_protect_sheet"/>Protect sheet: Review&gt; Protect sheet<text:bookmark-end text:name="__RefHeading___protect_sheetreview_protect_sheet_9"/><text:bookmark-end text:name="protect_sheetreview_protect_sheet"/></text:h>
      <text:p text:style-name="Horizontal_20_Line"/>
      <text:h text:style-name="Heading_20_3" text:outline-level="3"><text:bookmark-start text:name="__RefHeading___how_to_remove_the_password_encryption_10"/><text:bookmark-start text:name="how_to_remove_the_password_encryption"/>How to remove the password encryption<text:bookmark-end text:name="__RefHeading___how_to_remove_the_password_encryption_10"/><text:bookmark-end text:name="how_to_remove_the_password_encryption"/></text:h>
      <text:p text:style-name="Text_20_body">In the workbook you want to remove the password encryption, click <text:span text:style-name="Strong_20_Emphasis">File &gt; Info</text:span>, click the Protect Workbook button, and select Encrypt with Password in the drop-down menu.</text:p>
      <text:p text:style-name="Text_20_body">The <text:span text:style-name="Strong_20_Emphasis">Encrypt Document</text:span> window will appear, you clear the password in the <text:span text:style-name="Strong_20_Emphasis">Password</text:span> box, and click <text:span text:style-name="Strong_20_Emphasis">OK</text:span>.</text:p>
      <text:p text:style-name="Text_20_body">Save the document.</text:p>
      <text:p text:style-name="Horizontal_20_Line"/>
      <text:h text:style-name="Heading_20_3" text:outline-level="3"><text:bookmark-start text:name="__RefHeading___if_conditionresult_if_condition_is_metresult_if_condition_is_not_met_11"/><text:bookmark-start text:name="if_conditionresult_if_condition_is_metresult_if_condition_is_not_met"/>=IF(condition;result if condition is met; result if condition is not met)<text:bookmark-end text:name="__RefHeading___if_conditionresult_if_condition_is_metresult_if_condition_is_not_met_11"/><text:bookmark-end text:name="if_conditionresult_if_condition_is_metresult_if_condition_is_not_met"/></text:h>
      <text:p text:style-name="Horizontal_20_Line"/>
      <text:h text:style-name="Heading_20_3" text:outline-level="3"><text:bookmark-start text:name="__RefHeading___data_data_validation_12"/><text:bookmark-start text:name="data_data_validation"/>Data &gt; Data Validation<text:bookmark-end text:name="__RefHeading___data_data_validation_12"/><text:bookmark-end text:name="data_data_validation"/></text:h>
      <text:p text:style-name="Horizontal_20_Line"/>
      <text:h text:style-name="Heading_20_3" text:outline-level="3"><text:bookmark-start text:name="__RefHeading___combine_data_from_2_cells_e.g._text_13"/><text:bookmark-start text:name="combine_data_from_2_cells_e.g._text"/>Combine data from 2 cells (e.g. text)<text:bookmark-end text:name="__RefHeading___combine_data_from_2_cells_e.g._text_13"/><text:bookmark-end text:name="combine_data_from_2_cells_e.g._text"/></text:h>
      <text:p text:style-name="Text_20_body">You can combine data from multiple cells into a single cell using the Ampersand symbol (&amp;).</text:p>
      <text:p text:style-name="Text_20_body">Combine data with the Ampersand symbol (&amp;)</text:p>
      <text:list text:style-name="List_20_1" text:continue-numbering="false">
        <text:list-item>
          <text:p text:style-name="List_20_1_Content_First">     Select the cell where you want to put the combined data.</text:p>
        </text:list-item>
        <text:list-item>
          <text:p text:style-name="List_20_1_Content">     Type = and select the first cell you want to combine.</text:p>
        </text:list-item>
        <text:list-item>
          <text:p text:style-name="List_20_1_Content">     Type &amp; and use quotation marks with a space enclosed.</text:p>
        </text:list-item>
        <text:list-item>
          <text:p text:style-name="List_20_1_Content_Last">     Select the next cell you want to combine and press enter. An example formula might be =A2&amp;“ ”&amp;B2.</text:p>
        </text:list-item>
      </text:list>
      <text:p text:style-name="Text_20_body"><draw:frame draw:style-name="mediacenter" draw:name="5" text:anchor-type="paragraph" draw:z-index="5" svg:width="23.8125cm" style:rel-width="100%" svg:height="4.2911414565826cm" style:rel-height="scale"><draw:image xlink:href="Pictures/ef9d31cd43f2f90455bf7a7b48578177.jpg" xlink:type="simple" xlink:show="embed" xlink:actuate="onLoad"/></draw:frame></text:p>
      <text:p text:style-name="Horizontal_20_Line"/>
      <text:h text:style-name="Heading_20_2" text:outline-level="2"><text:bookmark-start text:name="__RefHeading___input_message_14"/><text:bookmark-start text:name="input_message"/>Input message<text:bookmark-end text:name="__RefHeading___input_message_14"/><text:bookmark-end text:name="input_message"/></text:h>
      <text:p text:style-name="Horizontal_20_Line"/>
      <text:h text:style-name="Heading_20_3" text:outline-level="3"><text:bookmark-start text:name="__RefHeading___error_alert_in_data_validation_15"/><text:bookmark-start text:name="error_alert_in_data_validation"/>Error alert in Data validation<text:bookmark-end text:name="__RefHeading___error_alert_in_data_validation_15"/><text:bookmark-end text:name="error_alert_in_data_validation"/></text:h>
      <text:p text:style-name="Horizontal_20_Line"/>
      <text:h text:style-name="Heading_20_3" text:outline-level="3"><text:bookmark-start text:name="__RefHeading___conditional_formatting_16"/><text:bookmark-start text:name="conditional_formatting"/>Conditional formatting<text:bookmark-end text:name="__RefHeading___conditional_formatting_16"/><text:bookmark-end text:name="conditional_formatting"/></text:h>
      <text:p text:style-name="Horizontal_20_Line"/>
      <text:h text:style-name="Heading_20_3" text:outline-level="3"><text:bookmark-start text:name="__RefHeading___how_to_convert_csv_17"/><text:bookmark-start text:name="how_to_convert_csv"/>How to convert CSV<text:bookmark-end text:name="__RefHeading___how_to_convert_csv_17"/><text:bookmark-end text:name="how_to_convert_csv"/></text:h>
      <text:p text:style-name="Text_20_body"><text:a xlink:type="simple" xlink:href="https://wiki.capstan.be/doku.php?id=tecdoc:csv2xls" text:style-name="Internet_20_link" text:visited-style-name="Visited_20_Internet_20_Link">How to save CSV as Excel</text:a></text:p>
      <text:p text:style-name="Horizontal_20_Line"/>
      <text:h text:style-name="Heading_20_2" text:outline-level="2"><text:bookmark-start text:name="__RefHeading___pivot_tables_18"/><text:bookmark-start text:name="pivot_tables"/>Pivot Tables<text:bookmark-end text:name="__RefHeading___pivot_tables_18"/><text:bookmark-end text:name="pivot_tables"/></text:h>
      <text:p text:style-name="Text_20_body">There are many tutorials on the Web explaining what a pivot table is and how to create one.</text:p>
      <text:p text:style-name="Text_20_body">Here is a link to a good one:</text:p>
      <text:p text:style-name="Text_20_body"><text:a xlink:type="simple" xlink:href="http://www.excelfunctions.net/Excel-Pivot-Table-Tutorial.html" text:style-name="Internet_20_link" text:visited-style-name="Visited_20_Internet_20_Link">External Link</text:a></text:p>
      <text:p text:style-name="Text_20_body">How to use Pivot table for consistency check - by Tanya</text:p>
      <text:p text:style-name="Text_20_body"><text:a xlink:type="simple" xlink:href="https://wiki.capstan.be/lib/exe/fetch.php?media=generalreference:excel:excel_pivot_consistency_instructions_video_part_1.mp4" text:style-name="Internet_20_link" text:visited-style-name="Visited_20_Internet_20_Link">PART 1</text:a>
PART 1</text:p>
      <text:p text:style-name="Text_20_body"><text:a xlink:type="simple" xlink:href="https://wiki.capstan.be/lib/exe/fetch.php?media=generalreference:excel:excel_pivot_consistency_instructions_video_part_2.mp4" text:style-name="Internet_20_link" text:visited-style-name="Visited_20_Internet_20_Link">PART 2</text:a>
PART 2</text:p>
      <text:p text:style-name="Text_20_body"><text:a xlink:type="simple" xlink:href="https://wiki.capstan.be/lib/exe/fetch.php?media=generalreference:excel:excel_pivot_consistency_instructions_video_part_3.mp4" text:style-name="Internet_20_link" text:visited-style-name="Visited_20_Internet_20_Link">PART 3</text:a>
PART 3</text:p>
      <text:p text:style-name="Text_20_body"><text:a xlink:type="simple" xlink:href="https://wiki.capstan.be/lib/exe/fetch.php?media=generalreference:excel:pivot_tables_adaptations.xlsx" text:style-name="Internet_20_link" text:visited-style-name="Visited_20_Internet_20_Link">pivot_tables_adaptations.xlsx</text:a></text:p>
      <text:p text:style-name="Text_20_body"><text:a xlink:type="simple" xlink:href="https://wiki.capstan.be/lib/exe/fetch.php?media=generalreference:excel:pivot_tables_attribute.xlsx" text:style-name="Internet_20_link" text:visited-style-name="Visited_20_Internet_20_Link">pivot_tables_attribute.xlsx</text:a></text:p>
      <text:p text:style-name="Text_20_body"><text:a xlink:type="simple" xlink:href="https://wiki.capstan.be/lib/exe/fetch.php?media=generalreference:excel:pivot_tables_identical_segments.xlsx" text:style-name="Internet_20_link" text:visited-style-name="Visited_20_Internet_20_Link">pivot_tables_identical_segments.xlsx</text:a></text:p>
      <text:p text:style-name="Horizontal_20_Line"/>
      <text:h text:style-name="Heading_20_3" text:outline-level="3"><text:bookmark-start text:name="__RefHeading___extra_quotation_marks_19"/><text:bookmark-start text:name="extra_quotation_marks"/>Extra Quotation Marks<text:bookmark-end text:name="__RefHeading___extra_quotation_marks_19"/><text:bookmark-end text:name="extra_quotation_marks"/></text:h>
      <text:p text:style-name="Text_20_body">When copying cells that contain multiple lines separated by one or several line breaks, the pasted text will have extra quotation marks.</text:p>
      <text:p text:style-name="Text_20_body">If the cells are copied into MS Word, there are several ways to remove these unwanted quotation marks <text:span text:style-name="underline">only</text:span>, without affecting other quotation marks that need to be in the original text.</text:p>
      <text:p text:style-name="Text_20_body">One method is the following:</text:p>
      <text:p text:style-name="Text_20_body">1) Paste the content copied from Excel into MS Word with ctrl-V. It will be pasted as a table (keeping the table structure as in Excel).<text:line-break/>
2) Select the entire table by clicking the “+” sign on the upper-left corner.<text:line-break/>
3) Go to the menu Table Tools &gt; Layout and click on “Convert to Text”, Check “Separate text with Paragraph marks”.<text:line-break/>
4) Select the converted text entirely once again and go to “Find and Replace”.<text:line-break/>
5) Click “More”.<text:line-break/>
6) In “Find what:”, type ^l (it is the “Manual line break” from the “Special” menu).<text:line-break/>
7) In “Replace with”, type ^p (it is the “Paragraph Mark” from the “Special” menu).</text:p>
      <text:p text:style-name="Text_20_body">Another way to remove the unwanted extra quotations marks is to use the following Excel macro: <text:a xlink:type="simple" xlink:href="https://wiki.capstan.be/lib/exe/fetch.php?media=generalreference:excel:quote_removal.xlsm" text:style-name="Internet_20_link" text:visited-style-name="Visited_20_Internet_20_Link">quote_removal.xlsm</text:a></text:p>
      <text:p text:style-name="Text_20_body">Instructions:</text:p>
      <text:p text:style-name="Text_20_body">1) Open the excel file “quote_removal.xlsm”. Leave it open in background.<text:line-break/>
2) Select the cells that you need to copy from your excel file.<text:line-break/>
3) Instead of using “ctrl-C” to copy, use “ctrl-shift-T”.<text:line-break/>
4) Paste your cells into whatever you need to paste the text onto (Word/Excel/Notepad/Outlook/etc) as usual with “ctrl-V”.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generalreference:excel</dc:title>
  </office:meta>
</office:document-meta>
</file>