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t:wc"/><text:bookmark-start text:name="__RefHeading___word_count_analysis_1"/><text:bookmark-start text:name="word_count_analysis"/>Word count analysis<text:bookmark-end text:name="__RefHeading___word_count_analysis_1"/><text:bookmark-end text:name="word_count_analysis"/></text:h>
      <text:p text:style-name="Text_20_body">mmq: takes words as strings of characters between word boundaries (\b|\s|^|$)
omt: counts escaped tags and considers the apostrophe as a word boundary
rnb: ignores escaped tags and considers the apostrophe as part of the word.</text:p>
      <text:p text:style-name="Text_20_body">wall’s&amp;lt;br /&amp;gt;
omt: three words
rnb: one word
mmq: two word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at:wc</dc:title>
  </office:meta>
</office:document-meta>
</file>