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:tecdoc_wc"/><text:bookmark-start text:name="__RefHeading___word_count_analysis_1"/><text:bookmark-start text:name="word_count_analysis"/>Word count analysis<text:bookmark-end text:name="__RefHeading___word_count_analysis_1"/><text:bookmark-end text:name="word_count_analysis"/></text:h>
      <text:list text:style-name="List_20_1" text:continue-numbering="false">
        <text:list-item>
          <text:p text:style-name="List_20_1_Content_First"> mmq: takes words as strings of characters between word boundaries (\b|\s|^|$)</text:p>
        </text:list-item>
        <text:list-item>
          <text:p text:style-name="List_20_1_Content"> omt: counts escaped tags and considers the apostrophe as a word boundary</text:p>
        </text:list-item>
        <text:list-item>
          <text:p text:style-name="List_20_1_Content_Last"> rnb: ignores escaped tags and considers the apostrophe as part of the word.</text:p>
        </text:list-item>
      </text:list>
      <text:p text:style-name="Text_20_body">Example:</text:p>
      <text:p text:style-name="Preformatted_20_Text">wall’s&amp;lt;br /&amp;gt;</text:p>
      <text:list text:style-name="List_20_1" text:continue-numbering="false">
        <text:list-item>
          <text:p text:style-name="List_20_1_Content_First"> omt: three words</text:p>
        </text:list-item>
        <text:list-item>
          <text:p text:style-name="List_20_1_Content"> rnb: one word</text:p>
        </text:list-item>
        <text:list-item>
          <text:p text:style-name="List_20_1_Content_Last"> mmq: two words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emoQ                </text:p>
          </table:table-cell>
          <table:table-cell office:value-type="string" table:style-name="tableheader">
            <text:p text:style-name="Table_20_Heading"> OmegaT               </text:p>
          </table:table-cell>
          <table:table-cell office:value-type="string" table:style-name="tableheader">
            <text:p text:style-name="Table_20_Heading"> Rainbow                    </text:p>
          </table:table-cell>
        </table:table-row>
        <table:table-row>
          <table:table-cell office:value-type="string" table:style-name="tablecell">
            <text:p text:style-name="tablealignleft"> 2 words              </text:p>
          </table:table-cell>
          <table:table-cell office:value-type="string" table:style-name="tablecell">
            <text:p text:style-name="tablealignleft"> 3 words              </text:p>
          </table:table-cell>
          <table:table-cell office:value-type="string" table:style-name="tablecell">
            <text:p text:style-name="tablealignleft"> 1 word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&lt;span style="border:2px solid red;"&gt;wall’s&amp;amp;lt;br&lt;/span&gt; &lt;span style="border:2px solid purple;"&gt;/&amp;amp;gt;&lt;/span&gt;</text:span> </text:p>
          </table:table-cell>
          <table:table-cell office:value-type="string" table:style-name="tablecell">
            <text:p text:style-name="tablealignleft"> <text:span text:style-name="Source_20_Text">&lt;span style="border:2px solid red;"&gt;wall&lt;/span&gt;&lt;span style="border:2px solid blue;"&gt;’s&lt;/span&gt;&lt;span style="border:2px solid purple;"&gt;&amp;amp;lt;br /&amp;amp;gt;&lt;/span&gt;</text:span> </text:p>
          </table:table-cell>
          <table:table-cell office:value-type="string" table:style-name="tablecell">
            <text:p text:style-name="tablealignleft"> <text:span text:style-name="Source_20_Text">&lt;span style="border:2px solid red;"&gt;wall’s&lt;/span&gt;&amp;amp;lt;br /&amp;amp;gt;</text:span> </text:p>
          </table:table-cell>
        </table:table-row>
      </table:table>
      <text:p text:style-name="Text_20_body">Other characters might differently estimated too. The example above does not mean to be comprehensiv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at:tecdoc_wc</dc:title>
  </office:meta>
</office:document-meta>
</file>